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tijdelijke opslaglocatie, nabij Expeditiestraat en Matthijs Tinxgracht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bben wij een aanvraag voor een Omgevingsvergunning ontvangen. De aanvraag is geregistreerd onder nummer Z2026-00000856. De vergunning is aangevraagd voor een het realiseren van een tijdelijke opslaglocatie op locatie nabij Expeditiestraat en Matthijs Tinxgracht te Edam. De aanvraag betreft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1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12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0856</meta:user-defined>
    <meta:user-defined meta:name="DCTERMS.abstract">Betreft: aanvraag op locatie nabij Expeditiestraat en Matthijs Tinxgracht te E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tijdelijke opslaglocatie, nabij Expeditiestraat en Matthijs Tinxgracht te 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72</meta:user-defined>
    <meta:user-defined meta:name="OVERHEIDop.GmbID/DC.identifier">gmb-2026-401272</meta:user-defined>
    <meta:user-defined meta:name="OVERHEIDop.versieInformatie"/>
  </office:meta>
</office:document-meta>
</file>