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vergroten van de aanbouw, plaatsen dakkapel en moderniseren woning te Schelpenweg 4/4a, 3233 EP Oostvoo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middels de bouwtechnische activiteit alsmede de omgevingsplan activiteit voor het vergroten van de aanbouw, plaatsen dakkapel en moderniseren woning aan Schelpenweg 4/4a, 3233 EP Oostvoorne</text:span>
          </text:p>
            <text:p text:style-name="common-al">De gemeente Voorne aan Zee heeft een omgevingsvergunning verleend voor de bouwtechnische activiteit en de omgevingsplan activiteit. De gemeente geeft hiermee toestemming voor het vergroten van de aanbouw, plaatsen dakkapel en moderniseren woning aan Schelpenweg 4, 3233 EP Oostvoorn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4012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060962026</meta:user-defined>
    <dc:language>nl</dc:language>
    <meta:user-defined meta:name="OVERHEIDop.locatietype/OVERHEIDop.gebiedsmarkering">Vlak</meta:user-defined>
    <meta:user-defined meta:name="OVERHEIDop.locatietype/OVERHEIDop.gebiedsmarkering">Punt</meta:user-defined>
    <meta:user-defined meta:name="DC.title">Reguliere procedure - Verleend definitief besluit omgevingsvergunning voor het vergroten van de aanbouw, plaatsen dakkapel en moderniseren woning te Schelpenweg 4/4a, 3233 EP Oostvoorne</meta:user-defined>
    <meta:user-defined meta:name="DCTERMS.W3CDTF/DCTERMS.available">2026-08-26</meta:user-defined>
    <meta:user-defined meta:name="DCTERMS.W3CDTF/OVERHEIDop.jaargang">2026</meta:user-defined>
    <meta:user-defined meta:name="OVERHEIDop.publicationIssue">401267</meta:user-defined>
    <meta:user-defined meta:name="OVERHEIDop.GmbID/DC.identifier">gmb-2026-401267</meta:user-defined>
    <meta:user-defined meta:name="OVERHEIDop.versieInformatie"/>
  </office:meta>
</office:document-meta>
</file>