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dakkapel aan de zijkant van de woning aan Burgemeester van Erplaan 1, 5171 JZ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Burgemeester van Erplaan 1, 5171 JZ Kaatsheuvel,</text:span> het plaatsen van een dakkapel aan de zijkant van de woning (0809Z2611176 verzonden 24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2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1176</meta:user-defined>
    <dc:language>nl</dc:language>
    <meta:user-defined meta:name="OVERHEIDop.locatietype/OVERHEIDop.gebiedsmarkering">Punt</meta:user-defined>
    <meta:user-defined meta:name="DC.title">Toestemming voor het plaatsen van een dakkapel aan de zijkant van de woning aan Burgemeester van Erplaan 1, 5171 JZ Kaatsheu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62</meta:user-defined>
    <meta:user-defined meta:name="OVERHEIDop.GmbID/DC.identifier">gmb-2026-401262</meta:user-defined>
    <meta:user-defined meta:name="OVERHEIDop.versieInformatie"/>
  </office:meta>
</office:document-meta>
</file>