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venementenvergunning voor Intocht Sinterklaas op de locatie Nieuwe Haven 4 Westerland, zaaknummer Z-63715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venementenvergunning ontvangen. De aanvraag is voor Intocht Sinterklaas op de locatie Nieuwe Haven 4 Westerland.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7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12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Aanvraag voor evenementenvergunning voor Intocht Sinterklaas op de locatie Nieuwe Haven 4 Westerland, zaaknummer Z-637159</meta:user-defined>
    <meta:user-defined meta:name="DCTERMS.W3CDTF/DCTERMS.available">2026-08-26</meta:user-defined>
    <meta:user-defined meta:name="DCTERMS.W3CDTF/OVERHEIDop.jaargang">2026</meta:user-defined>
    <meta:user-defined meta:name="OVERHEIDop.publicationIssue">401259</meta:user-defined>
    <meta:user-defined meta:name="OVERHEIDop.GmbID/DC.identifier">gmb-2026-401259</meta:user-defined>
    <meta:user-defined meta:name="OVERHEIDop.versieInformatie"/>
  </office:meta>
</office:document-meta>
</file>