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arkt 11, 6591BZ Gennep - </text:span>Oktoberfest (Z2026-00001063, ontvangstdatum 10 augustus 2026)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Evenementenvergunning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40125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ennep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063</meta:user-defined>
    <meta:user-defined meta:name="DCTERMS.abstract">Betreft: aanvraag Evenementenvergunning - Markt 11, 6591BZ Gennep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ontvangst Evenementenvergun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55</meta:user-defined>
    <meta:user-defined meta:name="OVERHEIDop.GmbID/DC.identifier">gmb-2026-401255</meta:user-defined>
    <meta:user-defined meta:name="OVERHEIDop.versieInformatie"/>
  </office:meta>
</office:document-meta>
</file>