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opdelen van bestaande winkelunit (winkelcentrum Lewenborg), Kajuit 283, 9733 CV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opdelen van bestaande winkelunit (winkelcentrum Lewenborg) aan Kajuit 283 te Groningen, dossiernummer GRN-00039752 </text:p>
            <text:p text:style-name="common-al">De volgende activiteiten zijn aangevraagd: </text:p>
            <text:p text:style-name="common-al">- Bouwactiviteit (technisch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2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752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aanvraag omgevingsvergunning reguliere procedure, het opdelen van bestaande winkelunit (winkelcentrum Lewenborg), Kajuit 283, 9733 CV Groningen</meta:user-defined>
    <meta:user-defined meta:name="OVERHEIDop.datumEindeReactietermijn">2026-10-05</meta:user-defined>
    <meta:user-defined meta:name="OVERHEIDop.terinzageleggingBG">https://groningen.lokalebekendmakingen.nl/case/1:9822:31304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4</meta:user-defined>
    <meta:user-defined meta:name="OVERHEIDop.GmbID/DC.identifier">gmb-2026-401254</meta:user-defined>
    <meta:user-defined meta:name="OVERHEIDop.versieInformatie"/>
  </office:meta>
</office:document-meta>
</file>