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5919, Humperdincklaan 28 5654PA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5919 </text:p>
            <text:p text:style-name="common-al"> Omschrijving: wijzigen van een appartement naar een kleinschalige buurtontmoetingsruimte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Humperdincklaan 28 5654PA Eindhoven</text:p>
              </text:list-item>
            </text:list>
            <text:p text:style-name="common-al"> Soort aanvraag: Binnenplanse omgevingsplanactiviteit, Bouwactiviteit (bouwtechnisch deel), Bouwactiviteit (ruimtelijk deel)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124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4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4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5919</meta:user-defined>
    <meta:user-defined meta:name="DCTERMS.abstract">wijzigen van een appartement naar een kleinschalige buurtontmoetingsruimt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termijn omgevingsvergunning: EHV-ZP2026-005919, Humperdincklaan 28 5654PA Eindhov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46</meta:user-defined>
    <meta:user-defined meta:name="OVERHEIDop.GmbID/DC.identifier">gmb-2026-401246</meta:user-defined>
    <meta:user-defined meta:name="OVERHEIDop.versieInformatie"/>
  </office:meta>
</office:document-meta>
</file>