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8-2026 heeft de gemeente Veldhoven een aanvraag omgevingsvergunning ontvangen.</text:p>
            <text:p text:style-name="common-al">De aanvraag betreft de locatie Veldhoven VHV01-K-616 en heeft als omschrijving het vaststellen maatwerkvoorschriften ten aanzien van geluid.</text:p>
            <text:p text:style-name="common-al">De aanvraag is geregistreerd onder zaaknummer VHZ2026-01465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40123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3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3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ldhoven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HZ2026-01465</meta:user-defined>
    <meta:user-defined meta:name="DCTERMS.abstract">vaststellen maatwerkvoorschriften ten aanzien van gelui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36</meta:user-defined>
    <meta:user-defined meta:name="OVERHEIDop.GmbID/DC.identifier">gmb-2026-401236</meta:user-defined>
    <meta:user-defined meta:name="OVERHEIDop.versieInformatie"/>
  </office:meta>
</office:document-meta>
</file>