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grondroerende werkzaamheden als gevolg van het vellen van houtopstanden binnen de waterwinlocatie Prinsenbosch, Burgtsebaantje 15, 5124 RD Mol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ilze en Rijen maken bekend dat zij op 20-08-2026 een aanvraag omgevingsvergunning hebben ontvangen voor grondroerende werkzaamheden als gevolg van het vellen van houtopstanden binnen de waterwinlocatie Prinsenbosch op het adres Burgtsebaantje 15, 5124 RD Molenschot (1188901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4012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1188901</meta:user-defined>
    <dc:language>nl</dc:language>
    <meta:user-defined meta:name="OVERHEIDop.locatietype/OVERHEIDop.gebiedsmarkering">Punt</meta:user-defined>
    <meta:user-defined meta:name="DC.title">Ingekomen aanvraag omgevingsvergunning, grondroerende werkzaamheden als gevolg van het vellen van houtopstanden binnen de waterwinlocatie Prinsenbosch, Burgtsebaantje 15, 5124 RD Molenscho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30</meta:user-defined>
    <meta:user-defined meta:name="OVERHEIDop.GmbID/DC.identifier">gmb-2026-401230</meta:user-defined>
    <meta:user-defined meta:name="OVERHEIDop.versieInformatie"/>
  </office:meta>
</office:document-meta>
</file>