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kabelgoot aan de zijkant van de woning, Parkweg 267, 2271 BC Voorburg - kenmerk 0000245091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Vergunning voorwerp op de openbare plaats aangevraagd voor het realiseren van een kabelgoot aan de zijkant van de woning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23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401220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20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00002450916</meta:user-defined>
    <dc:language>nl</dc:language>
    <meta:user-defined meta:name="OVERHEIDop.locatietype/OVERHEIDop.gebiedsmarkering">Punt</meta:user-defined>
    <meta:user-defined meta:name="DC.title">Aanvraag vergunning voor het realiseren van een kabelgoot aan de zijkant van de woning, Parkweg 267, 2271 BC Voorburg - kenmerk 00002450916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20</meta:user-defined>
    <meta:user-defined meta:name="OVERHEIDop.GmbID/DC.identifier">gmb-2026-401220</meta:user-defined>
    <meta:user-defined meta:name="OVERHEIDop.versieInformatie"/>
  </office:meta>
</office:document-meta>
</file>