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nieuwbouw tussenwoning aan Van Steenwijckplaat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Steenwijckplaats Delft | het realiseren van een nieuwbouw tussenwoning | 20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71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2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71</meta:user-defined>
    <meta:user-defined meta:name="DCTERMS.abstract">Nieuw Delft kavel HZ0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aliseren van een nieuwbouw tussenwoning aan Van Steenwijckplaats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10</meta:user-defined>
    <meta:user-defined meta:name="OVERHEIDop.GmbID/DC.identifier">gmb-2026-401210</meta:user-defined>
    <meta:user-defined meta:name="OVERHEIDop.versieInformatie"/>
  </office:meta>
</office:document-meta>
</file>