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realiseren van een dakterras op de uitbouw van de woning Kattensingel 6, 2801CA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de Omgevingsdienst Midden-Holland (ODMH) namens gemeente Gouda besloten om de beslistermijn van de aanvraag met kenmerk 2026-00015662 voor het realiseren van een dakterras op de uitbouw van de woning op de locatie Kattensingel 6, 2801CA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120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662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realiseren van een dakterras op de uitbouw van de woning Kattensingel 6, 2801CA Gou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08</meta:user-defined>
    <meta:user-defined meta:name="OVERHEIDop.GmbID/DC.identifier">gmb-2026-401208</meta:user-defined>
    <meta:user-defined meta:name="OVERHEIDop.versieInformatie"/>
  </office:meta>
</office:document-meta>
</file>