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, nabij Huigendijk 52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8-2026</text:span> een aanvraag voor een omgevingsvergunning, met kenmerk <text:span text:style-name="nadrukvet">Z2026-011357</text:span>/<text:span text:style-name="nadrukvet">2026081801426</text:span>, heeft ontvangen voor de Kappen. <text:span text:style-name="nadrukcur">(Grondslag: Omgevingswet, artikel 5.1)</text:span></text:p>
            <text:p text:style-name="common-al">De aanvraag betreft het kappen van 2 bomen in de omgeving van Huigendijk 52 in de buurt Groot-IJsselmonde in het gebied IJsselmonde  Rotterdam. Het betreft zorgplicht.</text:p>
            <text:p text:style-name="common-al">De exacte standplaats  van de zorgplichtbomen kan worden opgezocht op de interactieve kaart via de website www.rotterdam.nl/bom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12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357</meta:user-defined>
    <meta:user-defined meta:name="DCTERMS.abstract">BVC IJsselmon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(kappen), nabij Huigendijk 52 Rot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02</meta:user-defined>
    <meta:user-defined meta:name="OVERHEIDop.GmbID/DC.identifier">gmb-2026-401202</meta:user-defined>
    <meta:user-defined meta:name="OVERHEIDop.versieInformatie"/>
  </office:meta>
</office:document-meta>
</file>