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airco buitenunit voorgevel woning Marie van Zeggelenstraat 37, 3207 HP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airco buitenunit voorgevel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Marie van Zeggelenstraat 37  </text:p>
            <text:p text:style-name="common-al">3207 HP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31863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1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11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31863</meta:user-defined>
    <meta:user-defined meta:name="DCTERMS.abstract">Het plaatsen airco buitenunit voorgevel woning</meta:user-defined>
    <dc:language>nl</dc:language>
    <meta:user-defined meta:name="OVERHEIDop.locatietype/OVERHEIDop.gebiedsmarkering">Punt</meta:user-defined>
    <meta:user-defined meta:name="DC.title">Gemeente Nissewaard - Aanvraag omgevingsvergunning het plaatsen airco buitenunit voorgevel woning Marie van Zeggelenstraat 37, 3207 HP Spijkeniss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94</meta:user-defined>
    <meta:user-defined meta:name="OVERHEIDop.GmbID/DC.identifier">gmb-2026-401194</meta:user-defined>
    <meta:user-defined meta:name="OVERHEIDop.versieInformatie"/>
  </office:meta>
</office:document-meta>
</file>