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052, Bogert 5612L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052 </text:p>
            <text:p text:style-name="common-al"> Omschrijving: het plaatsen van een bouwbord (reclame doek) aan de gevel van het pand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ogert 5612LX Eindhoven</text:p>
              </text:list-item>
            </text:list>
            <text:p text:style-name="common-al"> Soort aanvraag: Bouwactiviteit (bouwtechnisch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1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052</meta:user-defined>
    <meta:user-defined meta:name="DCTERMS.abstract">het plaatsen van een bouwbord (reclame doek) aan de gevel van het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6052, Bogert 5612LX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86</meta:user-defined>
    <meta:user-defined meta:name="OVERHEIDop.GmbID/DC.identifier">gmb-2026-401186</meta:user-defined>
    <meta:user-defined meta:name="OVERHEIDop.versieInformatie"/>
  </office:meta>
</office:document-meta>
</file>