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een standplaats op de locatie hoek Kleiweg/Turfmarkt/Blauwstraa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Gouda heeft een standplaatsvergunning verleend aan de Stadsbibliotheek. De gemeente geeft hiermee toestemming voor een standplaats op de locatie hoek Kleiweg/Turfmarkt/Blauwstraat.</text:p>
            <text:p text:style-name="common-al">De vergunning is geldig van 12-09-2026 tot 12-09-2026</text:p>
            <text:p text:style-name="common-al">De vergunning is verzonden op 24-08-2026. Het zaaknummer van de vergunning is 1711130.</text:p>
            <text:p text:style-name="common-al">Heeft u vragen of opmerkingen over dit besluit of wilt u deze inzien?Dan kunt ons bellen op telefoonnummer 14 0182. Vraag naar Team Vergunningen en Veiligheid.</text:p>
            <text:p text:style-name="last-al">Als u het niet eens bent met het besluit kunt binnen 6 weken na 24-08-2026 bezwaar maken. U kunt dit via www.gouda.nl doen. Hiervoor heeft u DigiD of eHerkenning nodig. Als u het online bezwaarformulier niet wilt gebruiken leest u op onze website hoe u per post bezwaar kunt maken, of bel ons op telefoonnummer 14 018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40117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7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7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Openbare orde en veiligheid | Organisatie en beleid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1726171</meta:user-defined>
    <meta:user-defined meta:name="DCTERMS.abstract">Bekendmaking van Gemeente Gouda</meta:user-defined>
    <dc:language>nl</dc:language>
    <meta:user-defined meta:name="OVERHEIDop.locatietype/OVERHEIDop.gebiedsmarkering">Punt</meta:user-defined>
    <meta:user-defined meta:name="DC.title">Toestemming voor een standplaats op de locatie hoek Kleiweg/Turfmarkt/Blauwstraa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176</meta:user-defined>
    <meta:user-defined meta:name="OVERHEIDop.GmbID/DC.identifier">gmb-2026-401176</meta:user-defined>
    <meta:user-defined meta:name="OVERHEIDop.versieInformatie"/>
  </office:meta>
</office:document-meta>
</file>