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33 appartementen en 35 eengezinswoningen (fase 1) (Park Wijtenburg) aan Verzoeklocatie 2025111001548, Park Wijt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5111001548, Park Wijtenburg,</text:span> bouwen 33 appartementen en 35 eengezinswoningen (fase 1) (Park Wijtenburg) (0809Z2515965 verzonden 2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1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51596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bouwen 33 appartementen en 35 eengezinswoningen (fase 1) (Park Wijtenburg) aan Verzoeklocatie 2025111001548, Park Wijten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75</meta:user-defined>
    <meta:user-defined meta:name="OVERHEIDop.GmbID/DC.identifier">gmb-2026-401175</meta:user-defined>
    <meta:user-defined meta:name="OVERHEIDop.versieInformatie"/>
  </office:meta>
</office:document-meta>
</file>