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kappen naaldboom ivm structurele schade oprit, Firmamentlaan 9 5632A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088 </text:p>
            <text:p text:style-name="common-al"> Omschrijving: kappen naaldboom ivm structurele schade opri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Firmamentlaan 9 5632AA Eindhoven</text:p>
              </text:list-item>
            </text:list>
            <text:p text:style-name="common-al"> Datum ontvangst: 22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1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8088</meta:user-defined>
    <meta:user-defined meta:name="DCTERMS.abstract">kappen naaldboom ivm structurele schade oprit</meta:user-defined>
    <dc:language>nl</dc:language>
    <meta:user-defined meta:name="OVERHEIDop.locatietype/OVERHEIDop.gebiedsmarkering">Punt</meta:user-defined>
    <meta:user-defined meta:name="DC.title">Ingediende aanvraag omgevingsvergunning: kappen naaldboom ivm structurele schade oprit, Firmamentlaan 9 5632AA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5</meta:user-defined>
    <meta:user-defined meta:name="OVERHEIDop.GmbID/DC.identifier">gmb-2026-401155</meta:user-defined>
    <meta:user-defined meta:name="OVERHEIDop.versieInformatie"/>
  </office:meta>
</office:document-meta>
</file>