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ll en 't Waal, tussen Waalseweg en Lekdijk, aanvraag omgevingsvergunning aanleggen landschapselementen</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0 augustus 2026 aangevraagd voor het aanleggen van landschapselementen 't Tullse veld tussen Waalseweg en Lekdijk en heeft als kenmerk 1091708.</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4011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1091708</meta:user-defined>
    <dc:language>nl</dc:language>
    <meta:user-defined meta:name="OVERHEIDop.locatietype/OVERHEIDop.gebiedsmarkering">Vlak</meta:user-defined>
    <meta:user-defined meta:name="DC.title">Tull en 't Waal, tussen Waalseweg en Lekdijk, aanvraag omgevingsvergunning aanleggen landschapselementen</meta:user-defined>
    <meta:user-defined meta:name="DCTERMS.W3CDTF/DCTERMS.available">2026-08-26</meta:user-defined>
    <meta:user-defined meta:name="DCTERMS.W3CDTF/OVERHEIDop.jaargang">2026</meta:user-defined>
    <meta:user-defined meta:name="OVERHEIDop.publicationIssue">401145</meta:user-defined>
    <meta:user-defined meta:name="OVERHEIDop.GmbID/DC.identifier">gmb-2026-401145</meta:user-defined>
    <meta:user-defined meta:name="OVERHEIDop.versieInformatie"/>
  </office:meta>
</office:document-meta>
</file>