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 - Grasweg 31, Amsterdam - Shell Global Solutions International B.V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exploiteren van een nieuwe onderzoek installatie op het buitenterrein, de PTL 2.0.</text:p>
            <text:p text:style-name="common-al">Aanvrager: Shell Global Solutions International B.V.</text:p>
            <text:p text:style-name="common-al">Zaaknummer: OD2026-0029457</text:p>
            <text:p text:style-name="common-al">DSO nummer: 2026050401640</text:p>
            <text:p text:style-name="common-al">Ontvangstdatum melding: 04-05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29457%22,%22aggs%22:%7B%22odnzkg_zaak_nummer%22:%7B%22key%22:%22odnzkg_zaak_nummer%22,%22field%22:%22odnzkg.zaak.nummer.keyword%22,%22fields%22:[],%22type%22:%22keyword%22,%22data%22:[%22OD2026-0029457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1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9457</meta:user-defined>
    <meta:user-defined meta:name="DCTERMS.abstract">het exploiteren van een nieuwe onderzoek installatie op het buitenterrein, PTL 2.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 - Grasweg 31, Amsterdam - Shell Global Solutions International B.V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42</meta:user-defined>
    <meta:user-defined meta:name="OVERHEIDop.GmbID/DC.identifier">gmb-2026-401142</meta:user-defined>
    <meta:user-defined meta:name="OVERHEIDop.versieInformatie"/>
  </office:meta>
</office:document-meta>
</file>