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Almastraat 11, 9716 CM Groningen, Almastraat 15, 9716 CM Groningen, Almastraat 13, 9716 CM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9-06-2026 een melding sloopwerkzaamheden ontvangen voor het verwijderen van asbest aan Almastraat 11  te Groningen Almastraat 15  te Groningen Almastraat 13  te Groningen  , dossiernummer GRN-00037160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13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7160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melding sloopwerkzaamheden, het verwijderen van asbest, Almastraat 11, 9716 CM Groningen, Almastraat 15, 9716 CM Groningen, Almastraat 13, 9716 CM Groningen</meta:user-defined>
    <meta:user-defined meta:name="OVERHEIDop.datumEindeReactietermijn">2026-10-05</meta:user-defined>
    <meta:user-defined meta:name="OVERHEIDop.terinzageleggingBG">https://groningen.lokalebekendmakingen.nl/case/1:9822:31300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39</meta:user-defined>
    <meta:user-defined meta:name="OVERHEIDop.GmbID/DC.identifier">gmb-2026-401139</meta:user-defined>
    <meta:user-defined meta:name="OVERHEIDop.versieInformatie"/>
  </office:meta>
</office:document-meta>
</file>