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verbouw van een rijks monumentale boerderij met bakhuis aan Lhee 9 te Dwingelo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Lhee 9, 7991 PE Dwingeloo, voor verbouw van een rijks monumentale boerderij met bakhuis (aanvraagdatum 20-08-2026, zaaknummer 170157927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40113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0157927</meta:user-defined>
    <dc:language>nl</dc:language>
    <meta:user-defined meta:name="OVERHEIDop.locatietype/OVERHEIDop.gebiedsmarkering">Punt</meta:user-defined>
    <meta:user-defined meta:name="DC.title">Aangevraagde omgevingsvergunning voor verbouw van een rijks monumentale boerderij met bakhuis aan Lhee 9 te Dwingeloo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34</meta:user-defined>
    <meta:user-defined meta:name="OVERHEIDop.GmbID/DC.identifier">gmb-2026-401134</meta:user-defined>
    <meta:user-defined meta:name="OVERHEIDop.versieInformatie"/>
  </office:meta>
</office:document-meta>
</file>