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Esdoornlaan 3, 3442 HA Woer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2180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>Esdoornlaan 3, 3442 HA Woerden</text:p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plaatsen van een dakkapel en het legaliseren van een stalen portaal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12-03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24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40112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2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2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oe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L-26-012180</meta:user-defined>
    <meta:user-defined meta:name="DCTERMS.abstract">het plaatsen van een dakkapel en het legaliseren van een stalen portaal</meta:user-defined>
    <dc:language>nl</dc:language>
    <meta:user-defined meta:name="OVERHEIDop.locatietype/OVERHEIDop.gebiedsmarkering">Punt</meta:user-defined>
    <meta:user-defined meta:name="DC.title">Besluit (Esdoornlaan 3, 3442 HA Woerden)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27</meta:user-defined>
    <meta:user-defined meta:name="OVERHEIDop.GmbID/DC.identifier">gmb-2026-401127</meta:user-defined>
    <meta:user-defined meta:name="OVERHEIDop.versieInformatie"/>
  </office:meta>
</office:document-meta>
</file>