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Verzoeklocatie 2026082300073, nabij Polderweg 15, 9828PV Oostwold, Leek (LEE01) B 3441</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Westerkwartier een aanvraag ontvangen voor het bouwen van een woning op locatie Verzoeklocatie 2026082300073, nabij Polderweg 15, 9828PV Oostwold, Leek (LEE01) B 3441. De aanvraag is geregistreerd onder zaaknummer 2026192635.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1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635</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Vlak</meta:user-defined>
    <meta:user-defined meta:name="DC.title">Ontvangst aanvraag: Omgevingsvergunning (regulier) voor het bouwen van een woning - Verzoeklocatie 2026082300073, nabij Polderweg 15, 9828PV Oostwold, Leek (LEE01) B 3441</meta:user-defined>
    <meta:user-defined meta:name="DCTERMS.W3CDTF/DCTERMS.available">2026-08-26</meta:user-defined>
    <meta:user-defined meta:name="DCTERMS.W3CDTF/OVERHEIDop.jaargang">2026</meta:user-defined>
    <meta:user-defined meta:name="OVERHEIDop.publicationIssue">401126</meta:user-defined>
    <meta:user-defined meta:name="OVERHEIDop.GmbID/DC.identifier">gmb-2026-401126</meta:user-defined>
    <meta:user-defined meta:name="OVERHEIDop.versieInformatie"/>
  </office:meta>
</office:document-meta>
</file>