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719, Duinstraat 8, 4371 AZ Koudeker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719</text:p>
            <text:p text:style-name="common-al">De omschrijving van de zaak: het herbouwen van de schuur</text:p>
            <text:p text:style-name="common-al">De ontvangstdatum van de zaak: 30 jun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4011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719</meta:user-defined>
    <meta:user-defined meta:name="DCTERMS.abstract">Betreft: Beschikking verlenging beslistermijn op locatie Duinstraat 8, 4371 AZ Koudekerke</meta:user-defined>
    <dc:language>nl</dc:language>
    <meta:user-defined meta:name="OVERHEIDop.locatietype/OVERHEIDop.gebiedsmarkering">Vlak</meta:user-defined>
    <meta:user-defined meta:name="DC.title">Kennisgeving termijnverlenging Z2026-00001719, Duinstraat 8, 4371 AZ Koudekerk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25</meta:user-defined>
    <meta:user-defined meta:name="OVERHEIDop.GmbID/DC.identifier">gmb-2026-401125</meta:user-defined>
    <meta:user-defined meta:name="OVERHEIDop.versieInformatie"/>
  </office:meta>
</office:document-meta>
</file>