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evenementenvergunning District 2026 Vogeltentoonstelling Vogelvereniging Lochem in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Op 21 augustus 2026 is onderstaande aanvraag binnengekomen:</text:p>
            <text:p text:style-name="common-al">District 2026 Vogeltentoonstelling Vogelvereniging Lochem, LMB Woestenenk Verwoldseweg 37, 26 t/m 28 november 2026 (2321312)</text:p>
            <text:p text:style-name="tussenkopcur">Meer informatie</text:p>
            <text:p text:style-name="common-al">Voor meer informatie kunt u terecht bij mevr. M. Hazewinkel of mevr. C. Groenendijk van de afdeling Publiekscontacten, Hanzeweg 8 in Lochem, telefoon (0573) 289 222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40111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11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Gemeente/DC.creator">Lochem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2321312</meta:user-defined>
    <dc:language>nl</dc:language>
    <meta:user-defined meta:name="OVERHEIDop.locatietype/OVERHEIDop.gebiedsmarkering">Adres</meta:user-defined>
    <meta:user-defined meta:name="DC.title">Aangevraagde evenementenvergunning District 2026 Vogeltentoonstelling Vogelvereniging Lochem in Lar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119</meta:user-defined>
    <meta:user-defined meta:name="OVERHEIDop.GmbID/DC.identifier">gmb-2026-401119</meta:user-defined>
    <meta:user-defined meta:name="OVERHEIDop.versieInformatie"/>
  </office:meta>
</office:document-meta>
</file>