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5072100845, Kerkuillande nabij 57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Bouwen 5 aaneengebouwde woningen</text:p>
            <text:p text:style-name="common-al">DSO-Verzoeknummer: 2025072100845</text:p>
            <text:p text:style-name="common-al">Locatie: Kerkuillande nabij 57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20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5072100845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11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00875</meta:user-defined>
    <meta:user-defined meta:name="DCTERMS.abstract">Bouwen 5 aaneengebouw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5072100845, Kerkuillande nabij 57 Pijnack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0</meta:user-defined>
    <meta:user-defined meta:name="OVERHEIDop.GmbID/DC.identifier">gmb-2026-401110</meta:user-defined>
    <meta:user-defined meta:name="OVERHEIDop.versieInformatie"/>
  </office:meta>
</office:document-meta>
</file>