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dakconstructie aan de Zuideinde 34- 34A, Aar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vangen van de dakconstructie aan de Zuideinde 34- 34A, Aarlanderveen, geregistreerd onder nr. 0484396654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voor 15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4011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66545</meta:user-defined>
    <meta:user-defined meta:name="DCTERMS.abstract">Aanvraag vergunning voor het vervangen van de dakconstructie aan de Zuideinde 34- 34A, Aarlanderveen</meta:user-defined>
    <dc:language>nl</dc:language>
    <meta:user-defined meta:name="OVERHEIDop.locatietype/OVERHEIDop.gebiedsmarkering">Vlak</meta:user-defined>
    <meta:user-defined meta:name="DC.title">Aanvraag vergunning voor het vervangen van de dakconstructie aan de Zuideinde 34- 34A, Aarlander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06</meta:user-defined>
    <meta:user-defined meta:name="OVERHEIDop.GmbID/DC.identifier">gmb-2026-401106</meta:user-defined>
    <meta:user-defined meta:name="OVERHEIDop.versieInformatie"/>
  </office:meta>
</office:document-meta>
</file>