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nokverhoging, Weegschaalstraat 4 5632CX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084 </text:p>
            <text:p text:style-name="common-al"> Omschrijving: plaatsen van nokverhog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eegschaalstraat 4 5632CX Eindhoven</text:p>
              </text:list-item>
            </text:list>
            <text:p text:style-name="common-al"> Datum ontvangst: 22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09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9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8084</meta:user-defined>
    <meta:user-defined meta:name="DCTERMS.abstract">plaatsen van nokverhoging</meta:user-defined>
    <dc:language>nl</dc:language>
    <meta:user-defined meta:name="OVERHEIDop.locatietype/OVERHEIDop.gebiedsmarkering">Punt</meta:user-defined>
    <meta:user-defined meta:name="DC.title">Ingediende aanvraag omgevingsvergunning: plaatsen van nokverhoging, Weegschaalstraat 4 5632CX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95</meta:user-defined>
    <meta:user-defined meta:name="OVERHEIDop.GmbID/DC.identifier">gmb-2026-401095</meta:user-defined>
    <meta:user-defined meta:name="OVERHEIDop.versieInformatie"/>
  </office:meta>
</office:document-meta>
</file>