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ouw van een vrijstaande woning op de locatie Parallelweg 1 te Opheusden zaaknummer ODR2607100</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de bouw van een vrijstaande woning aan de Parallelweg 1 te Opheusd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5 okto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10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bouw van een vrijstaande woning op de locatie Parallelweg 1 te Opheusden zaaknummer ODR2607100</meta:user-defined>
    <meta:user-defined meta:name="DCTERMS.W3CDTF/DCTERMS.available">2026-08-26</meta:user-defined>
    <meta:user-defined meta:name="DCTERMS.W3CDTF/OVERHEIDop.jaargang">2026</meta:user-defined>
    <meta:user-defined meta:name="OVERHEIDop.publicationIssue">401094</meta:user-defined>
    <meta:user-defined meta:name="OVERHEIDop.GmbID/DC.identifier">gmb-2026-401094</meta:user-defined>
    <meta:user-defined meta:name="OVERHEIDop.versieInformatie"/>
  </office:meta>
</office:document-meta>
</file>