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melding mobiel breken bouw- en sloopafval, mobiel breken betonpuin, 18-09 t/m 18-12-2026, Hoofdweg Oost 26, 9944 BX Nieuwol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melding is ontvangen:</text:p>
            <text:p text:style-name="common-al"/>
            <text:p text:style-name="common-al">- 21/08/2026, mobiel breken betonpuin, 18-09 t/m 18-12-2026, Hoofdweg Oost 26, 9944 BX Nieuwolda.</text:p>
            <text:p text:style-name="common-al"/>
            <text:p text:style-name="common-al">Winschoten, 26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0109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Oldambt, ontvangen melding mobiel breken bouw- en sloopafval, mobiel breken betonpuin, 18-09 t/m 18-12-2026, Hoofdweg Oost 26, 9944 BX Nieuwold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93</meta:user-defined>
    <meta:user-defined meta:name="OVERHEIDop.GmbID/DC.identifier">gmb-2026-401093</meta:user-defined>
    <meta:user-defined meta:name="OVERHEIDop.versieInformatie"/>
  </office:meta>
</office:document-meta>
</file>