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ervice en dienstverlening voor VodafoneZiggo op een standplaats op de locatie rand van parkeerterrein Gil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standplaatsvergunning verleend. De gemeente geeft hiermee toestemming voor de service en dienstverlening voor VodafoneZiggo op een standplaats op de locatie rand van parkeerterrein Gildenburg.</text:p>
            <text:p text:style-name="common-al">De vergunning is geldig van 22-10-2026 tot 22-10-2026</text:p>
            <text:p text:style-name="common-al">De vergunning is verzonden op 24-08-2026. Het zaaknummer van de vergunning is 1720609.</text:p>
            <text:p text:style-name="common-al">Heeft u vragen of opmerkingen over dit besluit of wilt u deze inzien?Dan kunt ons bellen op telefoonnummer 14 0182. Vraag naar Team Vergunningen en Veiligheid.</text:p>
            <text:p text:style-name="last-al">Als u het niet eens bent met het besluit kunt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10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72615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ervice en dienstverlening voor VodafoneZiggo op een standplaats op de locatie rand van parkeerterrein Gilden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86</meta:user-defined>
    <meta:user-defined meta:name="OVERHEIDop.GmbID/DC.identifier">gmb-2026-401086</meta:user-defined>
    <meta:user-defined meta:name="OVERHEIDop.versieInformatie"/>
  </office:meta>
</office:document-meta>
</file>