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buiten behandeling te stellen - omgevingsvergunning - plaatsen van een HD gas station - Kennedylaan 10, 5466AA Veghel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Meierijstad heeft op 24 augustus 2026 besloten om een aangevraagde omgevingsvergunning voor het adres Kennedylaan 10, 5466AA Veghel buiten behandeling te stellen. </text:p>
            <text:p text:style-name="common-al"/>
            <text:p text:style-name="common-al">
            <text:span text:style-name="nadrukvet"> Gegevens aanvraag</text:span>
          </text:p>
            <text:p text:style-name="common-al"> Omschrijving: plaatsen van een HD gas station</text:p>
            <text:p text:style-name="common-al"> Locatie: Kennedylaan 10, 5466AA Veghel</text:p>
            <text:p text:style-name="common-al"> Zaaknummer: OW-2026-3457</text:p>
            <text:p text:style-name="common-al"> Verzenddatum van het besluit: 24-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457.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108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8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8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457</meta:user-defined>
    <meta:user-defined meta:name="DCTERMS.abstract">Gemeente Meierijstad - buiten behandeling te stellen - omgevingsvergunning - plaatsen van een HD gas station - Kennedylaan 10, 5466AA Veghel</meta:user-defined>
    <dc:language>nl</dc:language>
    <meta:user-defined meta:name="OVERHEIDop.locatietype/OVERHEIDop.gebiedsmarkering">Adres</meta:user-defined>
    <meta:user-defined meta:name="DC.title">Gemeente Meierijstad - buiten behandeling te stellen - omgevingsvergunning - plaatsen van een HD gas station - Kennedylaan 10, 5466AA Veghel</meta:user-defined>
    <meta:user-defined meta:name="DCTERMS.W3CDTF/DCTERMS.available">2026-08-26</meta:user-defined>
    <meta:user-defined meta:name="DCTERMS.W3CDTF/OVERHEIDop.jaargang">2026</meta:user-defined>
    <meta:user-defined meta:name="OVERHEIDop.publicationIssue">401085</meta:user-defined>
    <meta:user-defined meta:name="OVERHEIDop.GmbID/DC.identifier">gmb-2026-401085</meta:user-defined>
    <meta:user-defined meta:name="OVERHEIDop.versieInformatie"/>
  </office:meta>
</office:document-meta>
</file>