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Ducky Fest op 19 september 2026 bij OnderOns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9 september / Ducky Fest / OnderOns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0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Ducky Fest op 19 september 2026 bij OnderOns te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082</meta:user-defined>
    <meta:user-defined meta:name="OVERHEIDop.GmbID/DC.identifier">gmb-2026-401082</meta:user-defined>
    <meta:user-defined meta:name="OVERHEIDop.versieInformatie"/>
  </office:meta>
</office:document-meta>
</file>