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Nieuwendammerdijk 513 1023BR Amsterdam, Nieuwendammerdijk/Buiksloterdijk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Nieuwendammerdijk 513 1023BR Amsterdam, Nieuwendammerdijk/Buiksloterdijk []</text:p>
            <text:p text:style-name="common-al">Verzonden naar aanvrager op: 11-08-2026</text:p>
            <text:p text:style-name="common-al">Kenmerk gemeente: Z/20/1752476</text:p>
            <text:p text:style-name="common-al">
            <text:span text:style-name="nadrukvet">Vergunning ingetrokken voor een Bed &amp; Breakfast vergunning aan Nieuwendammerdijk 513 1023BR Amsterdam, Nieuwendammerdijk/Buiksloterdijk []</text:span>
          </text:p>
            <text:p text:style-name="common-al">De gemeente Amsterdam heeft een vergunning voor een Bed &amp; Breakfast aan Nieuwendammerdijk 513 1023BR Amsterdam, Nieuwendammerdijk/Buiksloterdijk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n.</text:p>
            <text:p text:style-name="common-al">Stuur een e-mail naar: <text:a xlink:href="mailto:BedandBreakfast@amsterdam.nl?Subject=Dossiernummer Z/20/1752476" xlink:type="simple">woonvoorraadvergunningen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08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1752476</meta:user-defined>
    <meta:user-defined meta:name="DCTERMS.abstract">B&amp;B vergunning aanvragen - Nieuwendammerdijk 513</meta:user-defined>
    <dc:language>nl</dc:language>
    <meta:user-defined meta:name="OVERHEIDop.locatietype/OVERHEIDop.gebiedsmarkering">Punt</meta:user-defined>
    <meta:user-defined meta:name="DC.title">Besluit intrekken Bed &amp; Breakfast vergunning Nieuwendammerdijk 513 1023BR Amsterdam, Nieuwendammerdijk/Buiksloterdijk []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81</meta:user-defined>
    <meta:user-defined meta:name="OVERHEIDop.GmbID/DC.identifier">gmb-2026-401081</meta:user-defined>
    <meta:user-defined meta:name="OVERHEIDop.versieInformatie"/>
  </office:meta>
</office:document-meta>
</file>