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Burchtstraat 24, 9982AP Uithuizermee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23 augustus 2026 een aanvraag ontvangen voor het plaatsen van een zwembad op de locatie Burchtstraat 24, 9982AP Uithuizermeeden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40108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8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8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226</meta:user-defined>
    <meta:user-defined meta:name="DCTERMS.abstract">het plaatsen van een zwembad, Burchtstraat 24, 9982AP Uithuizermeeden (23 augustus 2026)</meta:user-defined>
    <dc:language>nl</dc:language>
    <meta:user-defined meta:name="OVERHEIDop.locatietype/OVERHEIDop.gebiedsmarkering">Vlak</meta:user-defined>
    <meta:user-defined meta:name="DC.title">Ontvangst aanvraag omgevingsvergunning, Burchtstraat 24, 9982AP Uithuizermeed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80</meta:user-defined>
    <meta:user-defined meta:name="OVERHEIDop.GmbID/DC.identifier">gmb-2026-401080</meta:user-defined>
    <meta:user-defined meta:name="OVERHEIDop.versieInformatie"/>
  </office:meta>
</office:document-meta>
</file>