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6078, Gemberstraat 20 5632S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6078 </text:p>
            <text:p text:style-name="common-al"> Omschrijving: verbouwing van de won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Gemberstraat 20 5632SK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0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078</meta:user-defined>
    <meta:user-defined meta:name="DCTERMS.abstract">verbouwing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6078, Gemberstraat 20 5632SK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78</meta:user-defined>
    <meta:user-defined meta:name="OVERHEIDop.GmbID/DC.identifier">gmb-2026-401078</meta:user-defined>
    <meta:user-defined meta:name="OVERHEIDop.versieInformatie"/>
  </office:meta>
</office:document-meta>
</file>