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brandveilig gebruik, in gebruik nemen nieuwe HEMA, Langestraat 1, 9671 PA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elding is ontvangen:</text:p>
            <text:p text:style-name="common-al"/>
            <text:p text:style-name="common-al">- 20/08/2026, in gebruik nemen nieuwe HEMA, Langestraat 1, 9671 PA Winschoten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107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dc:language>nl</dc:language>
    <meta:user-defined meta:name="OVERHEIDop.locatietype/OVERHEIDop.gebiedsmarkering">Adres</meta:user-defined>
    <meta:user-defined meta:name="DC.title">Gemeente Oldambt, ontvangen melding brandveilig gebruik, in gebruik nemen nieuwe HEMA, Langestraat 1, 9671 PA Winscho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77</meta:user-defined>
    <meta:user-defined meta:name="OVERHEIDop.GmbID/DC.identifier">gmb-2026-401077</meta:user-defined>
    <meta:user-defined meta:name="OVERHEIDop.versieInformatie"/>
  </office:meta>
</office:document-meta>
</file>