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toepassen grond, nabij Industrieweg en Oostelijke Rondweg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ilieumelding is ontvangen:</text:p>
            <text:p text:style-name="common-al"/>
            <text:p text:style-name="common-al">- 20/08/2026, toepassen grond, nabij Industrieweg en Oostelijke Rondweg Winschoten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10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Gemeente Oldambt, ontvangen melding milieubelastende activiteiten (Bal), toepassen grond, nabij Industrieweg en Oostelijke Rondweg Winscho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69</meta:user-defined>
    <meta:user-defined meta:name="OVERHEIDop.GmbID/DC.identifier">gmb-2026-401069</meta:user-defined>
    <meta:user-defined meta:name="OVERHEIDop.versieInformatie"/>
  </office:meta>
</office:document-meta>
</file>