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samenkomst op 1 oktober 2026 op de locatie Achterom 14 te Dordrecht zaaknummer 90037027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samenkomst op 1 oktober 2026 op de locatie Achterom 14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4010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houden van een samenkomst op 1 oktober 2026 op de locatie Achterom 14 te Dordrecht zaaknummer 9003702700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68</meta:user-defined>
    <meta:user-defined meta:name="OVERHEIDop.GmbID/DC.identifier">gmb-2026-401068</meta:user-defined>
    <meta:user-defined meta:name="OVERHEIDop.versieInformatie"/>
  </office:meta>
</office:document-meta>
</file>