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Havenweg 1 te 's-Gravendeel zaaknummer 9003677853</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graven in bodem met een kwaliteit boven de interventiewaarde bodemkwaliteit op de locatie Havenweg1 te 's-Gravendeel.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10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Havenweg 1 te 's-Gravendeel zaaknummer 9003677853</meta:user-defined>
    <meta:user-defined meta:name="DCTERMS.W3CDTF/DCTERMS.available">2026-08-26</meta:user-defined>
    <meta:user-defined meta:name="DCTERMS.W3CDTF/OVERHEIDop.jaargang">2026</meta:user-defined>
    <meta:user-defined meta:name="OVERHEIDop.publicationIssue">401063</meta:user-defined>
    <meta:user-defined meta:name="OVERHEIDop.GmbID/DC.identifier">gmb-2026-401063</meta:user-defined>
    <meta:user-defined meta:name="OVERHEIDop.versieInformatie"/>
  </office:meta>
</office:document-meta>
</file>