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plaatsen propaantank, Blijhamsterweg 81, 9673 XA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19/08/2026, plaatsen propaantank, Blijhamsterweg 81, 9673 XA Winschot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10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ilieubelastende activiteiten (Bal), plaatsen propaantank, Blijhamsterweg 81, 9673 XA Winscho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62</meta:user-defined>
    <meta:user-defined meta:name="OVERHEIDop.GmbID/DC.identifier">gmb-2026-401062</meta:user-defined>
    <meta:user-defined meta:name="OVERHEIDop.versieInformatie"/>
  </office:meta>
</office:document-meta>
</file>