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Raaigras 45 3068C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54</text:span>/<text:span text:style-name="nadrukvet">2026081801404</text:span>, heeft ontvangen voor de Kappen. <text:span text:style-name="nadrukcur">(Grondslag: Omgevingswet, artikel 5.1)</text:span></text:p>
            <text:p text:style-name="common-al">De aanvraag betreft BVC P/A in de omgeving van Raaigras 45 3068CG, in de buurten Zevenkamp en Ommoord in het gebied Prins-Alexander te Rotterdam.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0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54</meta:user-defined>
    <meta:user-defined meta:name="DCTERMS.abstract">BVC P/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Raaigras 45 3068CG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58</meta:user-defined>
    <meta:user-defined meta:name="OVERHEIDop.GmbID/DC.identifier">gmb-2026-401058</meta:user-defined>
    <meta:user-defined meta:name="OVERHEIDop.versieInformatie"/>
  </office:meta>
</office:document-meta>
</file>