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ldambt, ontvangen melding milieubelastende activiteiten (Bal), toepassen grond, Papierbaan achter 50, Winschoten (kadastraal bekend: Winschoten, sectie I, nummer 1496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volgende milieumelding is ontvangen:</text:p>
            <text:p text:style-name="common-al"/>
            <text:p text:style-name="common-al">- 18/08/2026, toepassen grond, Papierbaan achter 50, Winschoten (kadastraal bekend: Winschoten, sectie I, nummer 1496).</text:p>
            <text:p text:style-name="common-al"/>
            <text:p text:style-name="common-al">Winschoten, 26 augustus 2026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ambt</text:p>
            </table:table-cell>
            <table:table-cell office:value-type="string" table:style-name="header.C">
              <text:p text:style-name="headerright"><text:span text:style-name="nr">Nr. 40105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05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ldamb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ldambt</meta:user-defined>
    <meta:user-defined meta:name="OVERHEID.Gemeente/OVERHEID.authority">Oldamb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Gemeente Oldambt, ontvangen melding milieubelastende activiteiten (Bal), toepassen grond, Papierbaan achter 50, Winschoten (kadastraal bekend: Winschoten, sectie I, nummer 1496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055</meta:user-defined>
    <meta:user-defined meta:name="OVERHEIDop.GmbID/DC.identifier">gmb-2026-401055</meta:user-defined>
    <meta:user-defined meta:name="OVERHEIDop.versieInformatie"/>
  </office:meta>
</office:document-meta>
</file>