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en een ontheffing artikel 35 Alcoholwet voor 80 Jaar JV De Aap 5 september 2026 op de locatie zandvaart 57 a Breezand, zaaknummer Z-635294</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evenementenvergunning en een ontheffing artikel 35 Alcoholwet verleend. De gemeente geeft hiermee toestemming voor 80 Jaar JV De Aap 5 september 2026 op de locatie zandvaart 57 a Breezand.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5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10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Evenementenvergunning en een ontheffing artikel 35 Alcoholwet voor 80 Jaar JV De Aap 5 september 2026 op de locatie zandvaart 57 a Breezand, zaaknummer Z-635294</meta:user-defined>
    <meta:user-defined meta:name="DCTERMS.W3CDTF/DCTERMS.available">2026-08-26</meta:user-defined>
    <meta:user-defined meta:name="DCTERMS.W3CDTF/OVERHEIDop.jaargang">2026</meta:user-defined>
    <meta:user-defined meta:name="OVERHEIDop.publicationIssue">401050</meta:user-defined>
    <meta:user-defined meta:name="OVERHEIDop.GmbID/DC.identifier">gmb-2026-401050</meta:user-defined>
    <meta:user-defined meta:name="OVERHEIDop.versieInformatie"/>
  </office:meta>
</office:document-meta>
</file>