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ligplaatsvergunning  Da Costakade 379 1053X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igplaatsvergunning woonboot Sandokan aan de Da Costakade 379</text:p>
            <text:p text:style-name="common-al">Besluit: </text:p>
            <text:p text:style-name="common-al">Besluit verzonden op: 24-08-2026</text:p>
            <text:p text:style-name="common-al">Zaakadres: Da Costakade 379 1053XA Amsterdam</text:p>
            <text:p text:style-name="common-al">Zaaknummer: Z2026-02371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23719" xlink:type="simple">procesuitvoering.sdw@amsterdam.nl</text:a> en vermeld daarin: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04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4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4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3719</meta:user-defined>
    <meta:user-defined meta:name="DCTERMS.abstract">Ligplaatsvergunning woonboot Sandokan aan de Da Costakade 379</meta:user-defined>
    <dc:language>nl</dc:language>
    <meta:user-defined meta:name="OVERHEIDop.locatietype/OVERHEIDop.gebiedsmarkering">Punt</meta:user-defined>
    <meta:user-defined meta:name="DC.title">Besluit ligplaatsvergunning  Da Costakade 379 1053XA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47</meta:user-defined>
    <meta:user-defined meta:name="OVERHEIDop.GmbID/DC.identifier">gmb-2026-401047</meta:user-defined>
    <meta:user-defined meta:name="OVERHEIDop.versieInformatie"/>
  </office:meta>
</office:document-meta>
</file>