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gebruik van het voormalige brugwachtershuisje als atelier aan Vrijenbansekade 2611XR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rijenbansekade 2611XR Delft | het gebruik van het voormalige brugwachtershuisje als atelier | 20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70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0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70</meta:user-defined>
    <meta:user-defined meta:name="DCTERMS.abstract">Reineveldbrug, brugwachtershuisje</meta:user-defined>
    <dc:language>nl</dc:language>
    <meta:user-defined meta:name="OVERHEIDop.locatietype/OVERHEIDop.gebiedsmarkering">Vlak</meta:user-defined>
    <meta:user-defined meta:name="DC.title">Aanvraag vergunning voor het gebruik van het voormalige brugwachtershuisje als atelier aan Vrijenbansekade 2611XR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46</meta:user-defined>
    <meta:user-defined meta:name="OVERHEIDop.GmbID/DC.identifier">gmb-2026-401046</meta:user-defined>
    <meta:user-defined meta:name="OVERHEIDop.versieInformatie"/>
  </office:meta>
</office:document-meta>
</file>