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ytsjerksteradiel - ontvangen aanvraag omgevingsvergunning, het uitbreiden van een woning, Koaidyk 6-205, Earnewâ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ytsjerksteradiel heeft een omgevingsvergunning ontvangen voor het uitbreiden van een woning, Koaidyk 6-205, Earnewâld</text:p>
            <text:p text:style-name="common-al">Zaaknummer: TZ2026-001978</text:p>
            <text:p text:style-name="common-al">Zaakadres: Koaidyk 6-205, Earnewâld</text:p>
            <text:p text:style-name="common-al">Omschrijving: het uitbreiden van een woning</text:p>
            <text:p text:style-name="common-al">Datum ontvangst: 20-08-2026</text:p>
            <text:p text:style-name="last-al">Belanghebbenden kunnen hier kennis van nemen. Bezwaren kunnen pas op basis 
van een volgende publicatie worden ingediend. De aanvragen zijn digitaal beschikbaa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tsjerksteradiel</text:p>
            </table:table-cell>
            <table:table-cell office:value-type="string" table:style-name="header.C">
              <text:p text:style-name="headerright"><text:span text:style-name="nr">Nr. 40104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04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04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ytsjerksteradi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ytsjerksteradiel</meta:user-defined>
    <meta:user-defined meta:name="OVERHEID.Gemeente/OVERHEID.authority">Tytsjerksteradi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TZ2026-001978</meta:user-defined>
    <meta:user-defined meta:name="DCTERMS.abstract">het uitbreiden van een woning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Gemeente Tytsjerksteradiel - ontvangen aanvraag omgevingsvergunning, het uitbreiden van een woning, Koaidyk 6-205, Earnewâld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044</meta:user-defined>
    <meta:user-defined meta:name="OVERHEIDop.GmbID/DC.identifier">gmb-2026-401044</meta:user-defined>
    <meta:user-defined meta:name="OVERHEIDop.versieInformatie"/>
  </office:meta>
</office:document-meta>
</file>