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n het voornemen tot het aangaan van een intentieovereenkomst</text:p>
      <text:section text:name="regeling_id1-3-2" text:style-name="regeling">
        <text:section text:name="aanhef_id1-3-2-1" text:style-name="aanhef">
          <text:section text:name="preambule_id1-3-2-1-1" text:style-name="preambule">
            <text:p text:style-name="al">
            <text:span text:style-name="nadrukondlijn">Inleiding</text:span>
          </text:p>
            <text:p text:style-name="al">In het kader van de Didam-arresten maakt de gemeente Zundert bekend dat zij voornemens is een intentieovereenkomst aan te gaan met Stichting Jeugdcarrousel. Het doel van de intentieovereenkomst is het samen onderzoeken in welke juridische vorm Stichting Jeugdcarrousel gebruik kan gaan maken van een deel van maximaal 691 m² bvo van een nog te bouwen multifunctionele accommodatie (MFA) aan de Hoge Dreef in Zundert. De juridische vormen die onderzocht worden zijn: bruikleen, huur, recht van opstal en verkoop.</text:p>
            <text:p text:style-name="al"/>
            <text:p text:style-name="al">De gemeente is van mening dat er geen mededingingsruimte hoeft te worden geboden voor het aangaan van deze intentieovereenkomst, omdat Stichting Jeugdcarrousel om de volgende redenen redelijkerwijs als enige serieuze gegadigde in aanmerking komt voor het gebruik van een deel van de toekomstige MFA.</text:p>
            <text:p text:style-name="al"/>
            <text:p text:style-name="al">
            <text:span text:style-name="nadrukondlijn">Onderbouwing één serieuze gegadigde</text:span>
          </text:p>
            <text:p text:style-name="al">De gemeente zoekt een lokale niet commerciële partij die vanuit de MFA een breed aanbod aan sportieve, sociale en educatieve activiteiten voor kinderen en jongeren uit de gemeente Zundert organiseert. Stichting Jeugdcarrousel is lang en diepgeworteld in de Zundertse gemeenschap. Al sinds 1969 zet zij zich met vrijwilligers in voor activiteiten met een brede maatschappelijke meerwaarde voor de lokale gemeenschap, zoals o.a. jaarlijks de vakantieweek, carnaval, kindervaandelfeest, avondvierdaagse en wekelijkse hobbyclubs.</text:p>
            <text:p text:style-name="al"/>
            <text:p text:style-name="al">De gemeente werkt reeds jarenlang samen met Stichting Jeugdcarrousel ter bevordering van de hierboven beschreven activiteiten. In die tijd heeft Stichting Jeugdcarrousel zich bewezen als een betrouwbare en kundige partner.</text:p>
            <text:p text:style-name="al"/>
            <text:p text:style-name="al">Het huisvesten van Stichting Jeugdcarrousel in een MFA met een binnensportvoorziening biedt, in tegenstelling tot haar huidige huisvestiging, de mogelijkheid om ook bij slechte weersomstandigheden haar activiteiten te organiseren. Daarmee is de continuïteit van de activiteiten gewaarborgd. </text:p>
            <text:p text:style-name="al"/>
            <text:p text:style-name="al">Door verhuizing van Stichting Jeugdcarrousel naar de MFA komt een binnenstedelijke locatie vrij voor woningbouw. Daarmee draagt de verhuizing bij aan een actuele woningbouwopgave en de toevoeging van woningen in Zundert.</text:p>
            <text:p text:style-name="al"/>
            <text:p text:style-name="al">
            <text:span text:style-name="nadrukondlijn">Indien u zich niet kunt verenigen met dit voornemen</text:span>
          </text:p>
            <text:p text:style-name="al">Indien u van mening bent dat u op basis van voornoemde redenen ook als potentiële gegadigde kan worden aangemerkt voor het aangaan van de voorgenomen intentieovereenkomst met de gemeente met betrekking tot de toekomstige MFA, dan dient u dit binnen 20 dagen na de datum van deze bekendmaking kenbaar maken door een gemotiveerde e-mail te sturen naar <text:a xlink:href="mailto:gemeente@zundert.nl" xlink:type="simple">gemeente@zundert.nl</text:a> o.v.v. ‘intentieovereenkomst MFA Hoge Dreef’. </text:p>
            <text:p text:style-name="al"/>
            <text:p text:style-name="al">Als u binnen voornoemde termijn niet reageert of uw reactie niet deugdelijk motiveert, dan vervalt het recht op welke aanspraak dan ook. Tegen dit voornemen kunnen geen zienswijzen, bezwaar en beroep in de zin van de Algemene wet bestuursrecht (Awb) worden ingediend of worden ingesteld. </text:p>
            <text:p text:style-name="al"/>
            <text:p text:style-name="al">
            <text:span text:style-name="nadrukondlijn">Contact met de gemeente over deze bekendmaking</text:span>
          </text:p>
            <text:p text:style-name="al">Voor vragen over deze bekendmaking en de voorgenomen intentieovereenkomst kunt u contact opnemen met Rick den Haan van de gemeente Zundert via r.den.Haan@zundert.nl.</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40103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undert</meta:user-defined>
    <meta:user-defined meta:name="OVERHEID.Informatietype/DC.type">officiële publicatie</meta:user-defined>
    <meta:user-defined meta:name="OVERHEIDop.Rubriek/DC.type">overige overheidsinformatie</meta:user-defined>
    <meta:user-defined meta:name="OVERHEID.Gemeente/OVERHEID.authority">Zundert</meta:user-defined>
    <meta:user-defined meta:name="OVERHEID.Gemeente/DCTERMS.publisher">Zundert</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an het voornemen tot het aangaan van een intentieovereenkomst</meta:user-defined>
    <meta:user-defined meta:name="DCTERMS.W3CDTF/DCTERMS.available">2026-08-26</meta:user-defined>
    <meta:user-defined meta:name="DCTERMS.W3CDTF/OVERHEIDop.jaargang">2026</meta:user-defined>
    <meta:user-defined meta:name="OVERHEIDop.publicationIssue">401035</meta:user-defined>
    <meta:user-defined meta:name="OVERHEIDop.GmbID/DC.identifier">gmb-2026-401035</meta:user-defined>
    <meta:user-defined meta:name="OVERHEIDop.versieInformatie"/>
  </office:meta>
</office:document-meta>
</file>