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: Evenementenvergunning We are bac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6266</text:p>
            <text:p text:style-name="common-al">Omschrijving: Evenementenvergunning WAB</text:p>
            <text:p text:style-name="common-al">Datum evenement: 29 augustus 2026 </text:p>
            <text:p text:style-name="common-al">Locatie: Oirschotsedijk 9 5651GB Eindhoven</text:p>
            <text:p text:style-name="common-al">Soort aanvraag: A-evenement</text:p>
            <text:p text:style-name="common-al">Besluit: verleend</text:p>
            <text:p text:style-name="common-al">Besluitdatum: 20-08-2026</text:p>
            <text:p text:style-name="common-al">Heeft u direct belang bij deze beslissing? Dan kunt u binnen zes weken, na 20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03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6266</meta:user-defined>
    <meta:user-defined meta:name="DCTERMS.abstract">Evenementenvergunning WAB</meta:user-defined>
    <dc:language>nl</dc:language>
    <meta:user-defined meta:name="OVERHEIDop.locatietype/OVERHEIDop.gebiedsmarkering">Punt</meta:user-defined>
    <meta:user-defined meta:name="DC.title">Besluit op aanvraag: Evenementenvergunning We are bac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33</meta:user-defined>
    <meta:user-defined meta:name="OVERHEIDop.GmbID/DC.identifier">gmb-2026-401033</meta:user-defined>
    <meta:user-defined meta:name="OVERHEIDop.versieInformatie"/>
  </office:meta>
</office:document-meta>
</file>